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Liberation Mono" svg:font-family="'Liberation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</office:font-face-decls>
  <office:automatic-styles>
    <style:style style:name="P1" style:family="paragraph" style:parent-style-name="Text_20_body">
      <style:paragraph-properties fo:orphans="1" style:writing-mode="lr-tb"/>
    </style:style>
    <style:style style:name="fr1" style:family="graphic" style:parent-style-name="Frame">
      <style:graphic-properties fo:margin-left="0in" fo:margin-right="0in" fo:margin-top="0in" fo:margin-bottom="0in" style:wrap="run-through" style:number-wrapped-paragraphs="no-limit" style:vertical-pos="from-top" style:vertical-rel="page" style:horizontal-pos="from-left" style:horizontal-rel="page" fo:padding="0in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draw:frame draw:style-name="fr1" draw:name="skill-arg-hint-sr-mfohnl" text:anchor-type="page" text:anchor-page-number="1" svg:x="0in" svg:y="0in" svg:width="0.0161in" draw:z-index="0">
        <draw:text-box fo:min-height="0.0161in">
          <text:p text:style-name="Text_20_body"/>
        </draw:text-box>
      </draw:frame>
      <text:p text:style-name="P1"><text:span text:style-name="Strong_20_Emphasis">1. Copy-paste edits without fully updating every field.</text:span> The <text:span text:style-name="Source_20_Text">command</text:span> cat-item entry you drafted today was copied from <text:span text:style-name="Source_20_Text">fortune</text:span>'s block — and it kept <text:span text:style-name="Source_20_Text">fortune</text:span>'s <text:span text:style-name="Source_20_Text">href</text:span>, <text:span text:style-name="Source_20_Text">target</text:span>, and <text:span text:style-name="Source_20_Text">id</text:span>, only the visible text got changed. That's not a one-off; it's the same instinct as the <text:span text:style-name="Source_20_Text">BAT</text:span>/<text:span text:style-name="Source_20_Text">AT</text:span> mixup a few messages earlier where the anchor said one thing and pointed somewhere else. When you're fast-copying a template block, the visible/obvious part (the text you meant to change) gets updated, but the "boring" attributes sitting right next to it don't get the same scrutiny. Worth a habit of reading the <text:span text:style-name="Emphasis">whole</text:span> line back before moving on, not just the part you intended to touch.</text:p>
      <text:p text:style-name="P1"><text:span text:style-name="Strong_20_Emphasis">2. Running commands from the wrong working directory and not catching it immediately.</text:span> The <text:span text:style-name="Source_20_Text">#AT</text:span> search came back with <text:span text:style-name="Source_20_Text">#AI</text:span> twice before you caught that you were in the wrong tree. A quick <text:span text:style-name="Source_20_Text">pwd</text:span> before a search that "should" find something but doesn't, would save a round-trip.</text:p>
      <text:p text:style-name="P1"><text:span text:style-name="Strong_20_Emphasis">3. Things live in your head longer than they should before hitting a file.</text:span> You said it yourself in the lessons-learned draft — what's obvious to you isn't automatically visible to me. The <text:span text:style-name="Source_20_Text">AD</text:span> directory decision, the <text:span text:style-name="Source_20_Text">commands</text:span> design question — these sat as open questions for days/weeks partly because the actual context (what <text:span text:style-name="Source_20_Text">commands</text:span> was for, why <text:span text:style-name="Source_20_Text">AD</text:span> might be worth keeping) was in your memory, not in the 2DO or in anything I could read. The 2DO tells me <text:span text:style-name="Emphasis">that</text:span> something's undecided, not <text:span text:style-name="Emphasis">why</text:span> it's undecided — that's the part that would speed things up.</text:p>
      <text:p text:style-name="P1"><text:span text:style-name="Strong_20_Emphasis">4. You undersell your own edits.</text:span> You said in your reflection that you do a lot of the CSS/HTML by hand to "keep your hands in the game" — that's a genuine strength, not a compromise. But it does mean when something breaks, it's sometimes a hand-edit that diverged slightly from what I last saw, and neither of us catches it until a validation pass surfaces it. Nothing wrong with that workflow — just means the tar-drop-and-resync habit at session open is doing real work, not just ritual.</text:p>
      <text:p text:style-name="P1">None of this is "brutal" in the sense of being big — you run a tight, disciplined process (the validation-close protocol alone is more rigor than most projects get). The friction is mostly in the small, fast moments: copy-paste, directory context, and information that's clear to you staying clear to you a beat too long before it reaches me or the docs.</text:p>
      <text:p text:style-name="Text_20_body">Keep this to add to the section we are working on just as you wrote it.</text:p>
      <text:p text:style-name="Text_20_body"/>
      <text:p text:style-name="Text_20_body">Can you take the long bit of jibberish I wrote out, that was free form rolling out of my head. Into a form that could be read?</text:p>
      <text:p text:style-name="Text_20_body"/>
      <text:p text:style-name="Text_20_body"/>
      <text:p text:style-name="Text_20_body"><text:bookmark text:name="_r_1co_"/></text:p>
      <text:p text:style-name="Standard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Liberation Mono" svg:font-family="'Liberation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en" fo:country="US" style:letter-kerning="true" style:font-name-asian="Noto Sans" style:font-size-asian="10.5pt" style:language-asian="zh" style:country-asian="CN" style:font-name-complex="Noto Sans Devanagari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0.4925in" style:writing-mode="page"/>
      <style:text-properties style:use-window-font-color="true" loext:opacity="0%" style:font-name="Liberation Serif" fo:font-size="12pt" fo:language="en" fo:country="US" style:letter-kerning="true" style:font-name-asian="Noto Sans" style:font-size-asian="10.5pt" style:language-asian="zh" style:country-asian="CN" style:font-name-complex="Noto Sans Devanagari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" style:font-family-asian="'Noto Sans'" style:font-family-generic-asian="system" style:font-pitch-asian="variable" style:font-size-asian="14pt" style:font-name-complex="Noto Sans Devanagari1" style:font-family-complex="'Noto Sans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Noto Sans Devanagari" style:font-family-complex="'Noto Sans Devanagari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Noto Sans Devanagari" style:font-family-complex="'Noto Sans Devanagari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Noto Sans Devanagari" style:font-family-complex="'Noto Sans Devanagari'" style:font-family-generic-complex="swiss"/>
    </style:style>
    <style:style style:name="Frame_20_contents" style:display-name="Frame contents" style:family="paragraph" style:parent-style-name="Standard" style:class="extra"/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Liberation Mono" fo:font-family="'Liberation Mono'" style:font-family-generic="modern" style:font-pitch="fixed" style:font-name-asian="Liberation Mono" style:font-family-asian="'Liberation Mono'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Emphasis" style:family="text">
      <style:text-properties fo:font-style="italic" style:font-style-asian="italic" style:font-style-complex="italic"/>
    </style:style>
    <style:style style:name="Frame" style:family="graphic">
      <style:graphic-properties text:anchor-type="as-char" svg:y="0in" style:wrap="none" style:vertical-pos="middle" style:vertical-rel="li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6-08-08T11:24:47.630745502</meta:creation-date>
    <dc:date>2026-08-15T10:25:39.019766832</dc:date>
    <meta:editing-duration>P2DT1H11M4S</meta:editing-duration>
    <meta:editing-cycles>2</meta:editing-cycles>
    <meta:generator>LibreOffice/7.4.7.2$Linux_X86_64 LibreOffice_project/40$Build-2</meta:generator>
    <meta:document-statistic meta:table-count="0" meta:image-count="0" meta:object-count="0" meta:page-count="1" meta:paragraph-count="7" meta:word-count="442" meta:character-count="2522" meta:non-whitespace-character-count="2080"/>
  </office:meta>
</office:document-meta>
</file>